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6623" office:value-type="string">
            <text:p>16623</text:p>
          </table:table-cell>
          <table:table-cell office:string-value="208377" office:value-type="string">
            <text:p>2083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34057" office:value-type="string">
            <text:p>34057</text:p>
          </table:table-cell>
          <table:table-cell office:string-value="119326" office:value-type="string">
            <text:p>11932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4428" office:value-type="string">
            <text:p>4428</text:p>
          </table:table-cell>
          <table:table-cell office:string-value="1472" office:value-type="string">
            <text:p>147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9909" office:value-type="string">
            <text:p>39909</text:p>
          </table:table-cell>
          <table:table-cell office:string-value="35091" office:value-type="string">
            <text:p>350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98092" office:value-type="string">
            <text:p>98092</text:p>
          </table:table-cell>
          <table:table-cell office:string-value="138708" office:value-type="string">
            <text:p>138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1500" office:value-type="string">
            <text:p>11500</text:p>
          </table:table-cell>
          <table:table-cell office:string-value="78500" office:value-type="string">
            <text:p>78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5080" office:value-type="string">
            <text:p>5080</text:p>
          </table:table-cell>
          <table:table-cell office:string-value="7420" office:value-type="string">
            <text:p>74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6374" office:value-type="string">
            <text:p>186374</text:p>
          </table:table-cell>
          <table:table-cell office:string-value="628626" office:value-type="string">
            <text:p>6286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414" office:value-type="string">
            <text:p>1414</text:p>
          </table:table-cell>
          <table:table-cell office:string-value="48586" office:value-type="string">
            <text:p>485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825" office:value-type="string">
            <text:p>1825</text:p>
          </table:table-cell>
          <table:table-cell office:string-value="48175" office:value-type="string">
            <text:p>48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79757" office:value-type="string">
            <text:p>579757</text:p>
          </table:table-cell>
          <table:table-cell office:string-value="320243" office:value-type="string">
            <text:p>32024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04" office:value-type="string">
            <text:p>7704</text:p>
          </table:table-cell>
          <table:table-cell office:string-value="88296" office:value-type="string">
            <text:p>8829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6524" office:value-type="string">
            <text:p>76524</text:p>
          </table:table-cell>
          <table:table-cell office:string-value="193476" office:value-type="string">
            <text:p>19347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549871" office:value-type="string">
            <text:p>549871</text:p>
          </table:table-cell>
          <table:table-cell office:string-value="300129" office:value-type="string">
            <text:p>30012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7000" office:value-type="string">
            <text:p>17000</text:p>
          </table:table-cell>
          <table:table-cell office:string-value="18000" office:value-type="string">
            <text:p>1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33470" office:value-type="string">
            <text:p>33470</text:p>
          </table:table-cell>
          <table:table-cell office:string-value="517330" office:value-type="string">
            <text:p>5173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403" office:value-type="string">
            <text:p>403</text:p>
          </table:table-cell>
          <table:table-cell office:string-value="49597" office:value-type="string">
            <text:p>495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7284" office:value-type="string">
            <text:p>47284</text:p>
          </table:table-cell>
          <table:table-cell office:string-value="638716" office:value-type="string">
            <text:p>63871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94530" office:value-type="string">
            <text:p>94530</text:p>
          </table:table-cell>
          <table:table-cell office:string-value="219470" office:value-type="string">
            <text:p>2194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0000" office:value-type="string">
            <text:p>30000</text:p>
          </table:table-cell>
          <table:table-cell office:string-value="106000" office:value-type="string">
            <text:p>106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0645" office:value-type="string">
            <text:p>10645</text:p>
          </table:table-cell>
          <table:table-cell office:string-value="3355" office:value-type="string">
            <text:p>3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50000" office:value-type="string">
            <text:p>50000</text:p>
          </table:table-cell>
          <table:table-cell office:string-value="205000" office:value-type="string">
            <text:p>20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6:34:45</meta:creation-date>
    <meta:editing-cycles>1</meta:editing-cycles>
    <dc:language>en</dc:language>
    <dc:creator>ZETHOU-WWEXT03P$</dc:creator>
    <dc:date>2026-08-13T16:34:45</dc:date>
    <meta:editing-duration>PT0.333S</meta:editing-duration>
  </office:meta>
</office:document-meta>
</file>