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Zone Name" office:value-type="string">
            <text:p>Zone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 Cap[08/2026]" office:value-type="string">
            <text:p>Unsub Cap[08/2026]</text:p>
          </table:table-cell>
          <table:table-cell office:string-value="Unsub Cap[09/2026]" office:value-type="string">
            <text:p>Unsub Cap[09/2026]</text:p>
          </table:table-cell>
          <table:table-cell office:string-value="Unsub Cap[10/2026]" office:value-type="string">
            <text:p>Unsub Cap[10/2026]</text:p>
          </table:table-cell>
          <table:table-cell office:string-value="Unsub Cap[11/2026]" office:value-type="string">
            <text:p>Unsub Cap[11/2026]</text:p>
          </table:table-cell>
          <table:table-cell office:string-value="Unsub Cap[12/2026]" office:value-type="string">
            <text:p>Unsub Cap[12/2026]</text:p>
          </table:table-cell>
          <table:table-cell office:string-value="Unsub Cap[01/2027]" office:value-type="string">
            <text:p>Unsub Cap[01/2027]</text:p>
          </table:table-cell>
          <table:table-cell office:string-value="Unsub Cap[02/2027]" office:value-type="string">
            <text:p>Unsub Cap[02/2027]</text:p>
          </table:table-cell>
          <table:table-cell office:string-value="Unsub Cap[03/2027]" office:value-type="string">
            <text:p>Unsub Cap[03/2027]</text:p>
          </table:table-cell>
          <table:table-cell office:string-value="Unsub Cap[04/2027]" office:value-type="string">
            <text:p>Unsub Cap[04/2027]</text:p>
          </table:table-cell>
          <table:table-cell office:string-value="Unsub Cap[05/2027]" office:value-type="string">
            <text:p>Unsub Cap[05/2027]</text:p>
          </table:table-cell>
          <table:table-cell office:string-value="Unsub Cap[06/2027]" office:value-type="string">
            <text:p>Unsub Cap[06/2027]</text:p>
          </table:table-cell>
          <table:table-cell office:string-value="Unsub Cap[07/2027]" office:value-type="string">
            <text:p>Unsub Cap[07/2027]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Hwy 789" office:value-type="string">
            <text:p>Carthage - Hwy 789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Hwy 789" office:value-type="string">
            <text:p>Carthage - Hwy 789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654675" office:value-type="string">
            <text:p>654675</text:p>
          </table:table-cell>
          <table:table-cell office:string-value="654675" office:value-type="string">
            <text:p>654675</text:p>
          </table:table-cell>
          <table:table-cell office:string-value="654675" office:value-type="string">
            <text:p>654675</text:p>
          </table:table-cell>
          <table:table-cell office:string-value="679675" office:value-type="string">
            <text:p>679675</text:p>
          </table:table-cell>
          <table:table-cell office:string-value="679675" office:value-type="string">
            <text:p>679675</text:p>
          </table:table-cell>
          <table:table-cell office:string-value="579675" office:value-type="string">
            <text:p>579675</text:p>
          </table:table-cell>
          <table:table-cell office:string-value="579675" office:value-type="string">
            <text:p>579675</text:p>
          </table:table-cell>
          <table:table-cell office:string-value="579675" office:value-type="string">
            <text:p>579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Cannisnia" office:value-type="string">
            <text:p>Carthage - Cannisnia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Cannisnia" office:value-type="string">
            <text:p>Carthage - Cannisnia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744675" office:value-type="string">
            <text:p>744675</text:p>
          </table:table-cell>
          <table:table-cell office:string-value="744675" office:value-type="string">
            <text:p>744675</text:p>
          </table:table-cell>
          <table:table-cell office:string-value="744675" office:value-type="string">
            <text:p>744675</text:p>
          </table:table-cell>
          <table:table-cell office:string-value="619675" office:value-type="string">
            <text:p>619675</text:p>
          </table:table-cell>
          <table:table-cell office:string-value="619675" office:value-type="string">
            <text:p>619675</text:p>
          </table:table-cell>
          <table:table-cell office:string-value="649675" office:value-type="string">
            <text:p>649675</text:p>
          </table:table-cell>
          <table:table-cell office:string-value="649675" office:value-type="string">
            <text:p>649675</text:p>
          </table:table-cell>
          <table:table-cell office:string-value="649675" office:value-type="string">
            <text:p>649675</text:p>
          </table:table-cell>
          <table:table-cell office:string-value="589675" office:value-type="string">
            <text:p>589675</text:p>
          </table:table-cell>
          <table:table-cell office:string-value="589675" office:value-type="string">
            <text:p>589675</text:p>
          </table:table-cell>
          <table:table-cell office:string-value="589675" office:value-type="string">
            <text:p>589675</text:p>
          </table:table-cell>
          <table:table-cell office:string-value="589675" office:value-type="string">
            <text:p>589675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Bienville" office:value-type="string">
            <text:p>Carthage - Bienville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Bienville" office:value-type="string">
            <text:p>Carthage - Bienville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1724" office:value-type="string">
            <text:p>301724</text:p>
          </table:table-cell>
          <table:table-cell office:string-value="301724" office:value-type="string">
            <text:p>301724</text:p>
          </table:table-cell>
          <table:table-cell office:string-value="301724" office:value-type="string">
            <text:p>301724</text:p>
          </table:table-cell>
          <table:table-cell office:string-value="176724" office:value-type="string">
            <text:p>176724</text:p>
          </table:table-cell>
          <table:table-cell office:string-value="176724" office:value-type="string">
            <text:p>176724</text:p>
          </table:table-cell>
          <table:table-cell office:string-value="429675" office:value-type="string">
            <text:p>429675</text:p>
          </table:table-cell>
          <table:table-cell office:string-value="429675" office:value-type="string">
            <text:p>429675</text:p>
          </table:table-cell>
          <table:table-cell office:string-value="429675" office:value-type="string">
            <text:p>42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</table:table-row>
        <table:table-row>
          <table:table-cell office:string-value="" office:value-type="string">
            <text:p/>
          </table:table-cell>
          <table:table-cell office:string-value="Bienville - CGT_SESH" office:value-type="string">
            <text:p>Bienville - CGT_SESH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1724" office:value-type="string">
            <text:p>301724</text:p>
          </table:table-cell>
          <table:table-cell office:string-value="301724" office:value-type="string">
            <text:p>301724</text:p>
          </table:table-cell>
          <table:table-cell office:string-value="301724" office:value-type="string">
            <text:p>301724</text:p>
          </table:table-cell>
          <table:table-cell office:string-value="176724" office:value-type="string">
            <text:p>176724</text:p>
          </table:table-cell>
          <table:table-cell office:string-value="176724" office:value-type="string">
            <text:p>176724</text:p>
          </table:table-cell>
          <table:table-cell office:string-value="429675" office:value-type="string">
            <text:p>429675</text:p>
          </table:table-cell>
          <table:table-cell office:string-value="429675" office:value-type="string">
            <text:p>429675</text:p>
          </table:table-cell>
          <table:table-cell office:string-value="429675" office:value-type="string">
            <text:p>42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</table:table-row>
        <table:table-row>
          <table:table-cell office:string-value="" office:value-type="string">
            <text:p/>
          </table:table-cell>
          <table:table-cell office:string-value="Bienville - CGT_SESH" office:value-type="string">
            <text:p>Bienville - CGT_SESH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</table:table-row>
        <table:table-row>
          <table:table-cell office:string-value="79022" office:value-type="string">
            <text:p>79022</text:p>
          </table:table-cell>
          <table:table-cell office:string-value="ACADIAN IC                              " office:value-type="string">
            <text:p>ACADIAN IC <text:s text:c="29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78542" office:value-type="string">
            <text:p>78542</text:p>
          </table:table-cell>
          <table:table-cell office:string-value="ANR" office:value-type="string">
            <text:p>ANR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23000" office:value-type="string">
            <text:p>323000</text:p>
          </table:table-cell>
          <table:table-cell office:string-value="323000" office:value-type="string">
            <text:p>323000</text:p>
          </table:table-cell>
          <table:table-cell office:string-value="323000" office:value-type="string">
            <text:p>323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9038" office:value-type="string">
            <text:p>79038</text:p>
          </table:table-cell>
          <table:table-cell office:string-value="ARCADIA GAS STORAGE" office:value-type="string">
            <text:p>ARCADIA GAS STORAGE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100805" office:value-type="string">
            <text:p>100805</text:p>
          </table:table-cell>
          <table:table-cell office:string-value="Atmos Panola" office:value-type="string">
            <text:p>Atmos Panola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</table:table-row>
        <table:table-row>
          <table:table-cell office:string-value="79008" office:value-type="string">
            <text:p>79008</text:p>
          </table:table-cell>
          <table:table-cell office:string-value="BISTINEAU                               " office:value-type="string">
            <text:p>BISTINEAU <text:s text:c="30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9037" office:value-type="string">
            <text:p>79037</text:p>
          </table:table-cell>
          <table:table-cell office:string-value="Black Bear Caddo" office:value-type="string">
            <text:p>Black Bear Caddo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8527" office:value-type="string">
            <text:p>78527</text:p>
          </table:table-cell>
          <table:table-cell office:string-value="CARTHAGE HUB" office:value-type="string">
            <text:p>CARTHAGE HUB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</table:table-row>
        <table:table-row>
          <table:table-cell office:string-value="78527" office:value-type="string">
            <text:p>78527</text:p>
          </table:table-cell>
          <table:table-cell office:string-value="CARTHAGE HUB" office:value-type="string">
            <text:p>CARTHAGE HUB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679675" office:value-type="string">
            <text:p>679675</text:p>
          </table:table-cell>
          <table:table-cell office:string-value="679675" office:value-type="string">
            <text:p>679675</text:p>
          </table:table-cell>
          <table:table-cell office:string-value="679675" office:value-type="string">
            <text:p>679675</text:p>
          </table:table-cell>
          <table:table-cell office:string-value="679675" office:value-type="string">
            <text:p>679675</text:p>
          </table:table-cell>
          <table:table-cell office:string-value="679675" office:value-type="string">
            <text:p>679675</text:p>
          </table:table-cell>
          <table:table-cell office:string-value="579675" office:value-type="string">
            <text:p>579675</text:p>
          </table:table-cell>
          <table:table-cell office:string-value="579675" office:value-type="string">
            <text:p>579675</text:p>
          </table:table-cell>
          <table:table-cell office:string-value="579675" office:value-type="string">
            <text:p>579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</table:table-row>
        <table:table-row>
          <table:table-cell office:string-value="78532" office:value-type="string">
            <text:p>78532</text:p>
          </table:table-cell>
          <table:table-cell office:string-value="CLEAR LAKE                              " office:value-type="string">
            <text:p>CLEAR LAKE <text:s text:c="29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78555" office:value-type="string">
            <text:p>78555</text:p>
          </table:table-cell>
          <table:table-cell office:string-value="COLUMBIA GULF" office:value-type="string">
            <text:p>COLUMBIA GULF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</table:table-row>
        <table:table-row>
          <table:table-cell office:string-value="79023" office:value-type="string">
            <text:p>79023</text:p>
          </table:table-cell>
          <table:table-cell office:string-value="ENTERPRISE STATELINE I/C                " office:value-type="string">
            <text:p>ENTERPRISE STATELINE I/C <text:s text:c="15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78554" office:value-type="string">
            <text:p>78554</text:p>
          </table:table-cell>
          <table:table-cell office:string-value="EXCO / HOLLY                            " office:value-type="string">
            <text:p>EXCO / HOLLY <text:s text:c="27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75000" office:value-type="string">
            <text:p>475000</text:p>
          </table:table-cell>
          <table:table-cell office:string-value="475000" office:value-type="string">
            <text:p>475000</text:p>
          </table:table-cell>
          <table:table-cell office:string-value="475000" office:value-type="string">
            <text:p>475000</text:p>
          </table:table-cell>
          <table:table-cell office:string-value="475000" office:value-type="string">
            <text:p>475000</text:p>
          </table:table-cell>
          <table:table-cell office:string-value="475000" office:value-type="string">
            <text:p>475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79060" office:value-type="string">
            <text:p>79060</text:p>
          </table:table-cell>
          <table:table-cell office:string-value="HODGE PAPER MILL                        " office:value-type="string">
            <text:p>HODGE PAPER MILL <text:s text:c="2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79025" office:value-type="string">
            <text:p>79025</text:p>
          </table:table-cell>
          <table:table-cell office:string-value="KINDERHAWK NORTH HOLLY I/C              " office:value-type="string">
            <text:p>KINDERHAWK NORTH HOLLY I/C <text:s text:c="1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79024" office:value-type="string">
            <text:p>79024</text:p>
          </table:table-cell>
          <table:table-cell office:string-value="KINDERHAWK PLANTATION I/C               " office:value-type="string">
            <text:p>KINDERHAWK PLANTATION I/C <text:s text:c="14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27049" office:value-type="string">
            <text:p>127049</text:p>
          </table:table-cell>
          <table:table-cell office:string-value="127049" office:value-type="string">
            <text:p>127049</text:p>
          </table:table-cell>
          <table:table-cell office:string-value="127049" office:value-type="string">
            <text:p>127049</text:p>
          </table:table-cell>
          <table:table-cell office:string-value="127049" office:value-type="string">
            <text:p>127049</text:p>
          </table:table-cell>
          <table:table-cell office:string-value="127049" office:value-type="string">
            <text:p>127049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78535" office:value-type="string">
            <text:p>78535</text:p>
          </table:table-cell>
          <table:table-cell office:string-value="MAGNOLIA                                " office:value-type="string">
            <text:p>MAGNOLIA <text:s text:c="31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</table:table-row>
        <table:table-row>
          <table:table-cell office:string-value="78528" office:value-type="string">
            <text:p>78528</text:p>
          </table:table-cell>
          <table:table-cell office:string-value="MANSFIELD                               " office:value-type="string">
            <text:p>MANSFIELD <text:s text:c="30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925000" office:value-type="string">
            <text:p>925000</text:p>
          </table:table-cell>
          <table:table-cell office:string-value="925000" office:value-type="string">
            <text:p>925000</text:p>
          </table:table-cell>
          <table:table-cell office:string-value="925000" office:value-type="string">
            <text:p>925000</text:p>
          </table:table-cell>
          <table:table-cell office:string-value="925000" office:value-type="string">
            <text:p>925000</text:p>
          </table:table-cell>
        </table:table-row>
        <table:table-row>
          <table:table-cell office:string-value="100736" office:value-type="string">
            <text:p>100736</text:p>
          </table:table-cell>
          <table:table-cell office:string-value="MOMENTUM DEADWOOD" office:value-type="string">
            <text:p>MOMENTUM DEADWOOD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79059" office:value-type="string">
            <text:p>79059</text:p>
          </table:table-cell>
          <table:table-cell office:string-value="ROCKTENN                                " office:value-type="string">
            <text:p>ROCKTENN <text:s text:c="31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8543" office:value-type="string">
            <text:p>78543</text:p>
          </table:table-cell>
          <table:table-cell office:string-value="SESH                                    " office:value-type="string">
            <text:p>SESH <text:s text:c="35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9449" office:value-type="string">
            <text:p>299449</text:p>
          </table:table-cell>
          <table:table-cell office:string-value="299449" office:value-type="string">
            <text:p>299449</text:p>
          </table:table-cell>
          <table:table-cell office:string-value="299449" office:value-type="string">
            <text:p>299449</text:p>
          </table:table-cell>
          <table:table-cell office:string-value="149449" office:value-type="string">
            <text:p>149449</text:p>
          </table:table-cell>
          <table:table-cell office:string-value="149449" office:value-type="string">
            <text:p>149449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215000" office:value-type="string">
            <text:p>215000</text:p>
          </table:table-cell>
          <table:table-cell office:string-value="215000" office:value-type="string">
            <text:p>215000</text:p>
          </table:table-cell>
          <table:table-cell office:string-value="215000" office:value-type="string">
            <text:p>215000</text:p>
          </table:table-cell>
          <table:table-cell office:string-value="215000" office:value-type="string">
            <text:p>215000</text:p>
          </table:table-cell>
        </table:table-row>
        <table:table-row>
          <table:table-cell office:string-value="79007" office:value-type="string">
            <text:p>79007</text:p>
          </table:table-cell>
          <table:table-cell office:string-value="SESH - SPECTRA                          " office:value-type="string">
            <text:p>SESH - SPECTRA <text:s text:c="25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</table:table-row>
        <table:table-row>
          <table:table-cell office:string-value="79006" office:value-type="string">
            <text:p>79006</text:p>
          </table:table-cell>
          <table:table-cell office:string-value="SESH-SNG                                " office:value-type="string">
            <text:p>SESH-SNG <text:s text:c="31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</table:table-row>
        <table:table-row>
          <table:table-cell office:string-value="78530" office:value-type="string">
            <text:p>78530</text:p>
          </table:table-cell>
          <table:table-cell office:string-value="SPRINGRIDGE                             " office:value-type="string">
            <text:p>SPRINGRIDGE <text:s text:c="28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15000" office:value-type="string">
            <text:p>215000</text:p>
          </table:table-cell>
          <table:table-cell office:string-value="215000" office:value-type="string">
            <text:p>215000</text:p>
          </table:table-cell>
          <table:table-cell office:string-value="215000" office:value-type="string">
            <text:p>21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320000" office:value-type="string">
            <text:p>320000</text:p>
          </table:table-cell>
          <table:table-cell office:string-value="320000" office:value-type="string">
            <text:p>320000</text:p>
          </table:table-cell>
          <table:table-cell office:string-value="320000" office:value-type="string">
            <text:p>320000</text:p>
          </table:table-cell>
          <table:table-cell office:string-value="320000" office:value-type="string">
            <text:p>320000</text:p>
          </table:table-cell>
        </table:table-row>
        <table:table-row>
          <table:table-cell office:string-value="78538" office:value-type="string">
            <text:p>78538</text:p>
          </table:table-cell>
          <table:table-cell office:string-value="TENNESSEE GAS PIPELINE" office:value-type="string">
            <text:p>TENNESSEE GAS PIPELINE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78536" office:value-type="string">
            <text:p>78536</text:p>
          </table:table-cell>
          <table:table-cell office:string-value="TEXAS EASTERN" office:value-type="string">
            <text:p>TEXAS EASTERN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</table:table-row>
        <table:table-row>
          <table:table-cell office:string-value="78540" office:value-type="string">
            <text:p>78540</text:p>
          </table:table-cell>
          <table:table-cell office:string-value="TEXAS GAS TRANSMISSION" office:value-type="string">
            <text:p>TEXAS GAS TRANSMISSION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</table:table-row>
        <table:table-row>
          <table:table-cell office:string-value="100789" office:value-type="string">
            <text:p>100789</text:p>
          </table:table-cell>
          <table:table-cell office:string-value="TGC Ragley Exchange - Transco" office:value-type="string">
            <text:p>TGC Ragley Exchange - Transco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100728" office:value-type="string">
            <text:p>100728</text:p>
          </table:table-cell>
          <table:table-cell office:string-value="TGP Delhi" office:value-type="string">
            <text:p>TGP Delhi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</table:table-row>
        <table:table-row>
          <table:table-cell office:string-value="78541" office:value-type="string">
            <text:p>78541</text:p>
          </table:table-cell>
          <table:table-cell office:string-value="TRUNKLINE GAS PIPELINE" office:value-type="string">
            <text:p>TRUNKLINE GAS PIPELINE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2075" office:value-type="string">
            <text:p>102075</text:p>
          </table:table-cell>
          <table:table-cell office:string-value="102075" office:value-type="string">
            <text:p>102075</text:p>
          </table:table-cell>
          <table:table-cell office:string-value="102075" office:value-type="string">
            <text:p>102075</text:p>
          </table:table-cell>
          <table:table-cell office:string-value="102075" office:value-type="string">
            <text:p>102075</text:p>
          </table:table-cell>
          <table:table-cell office:string-value="102075" office:value-type="string">
            <text:p>1020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</table:table-row>
        <table:table-row>
          <table:table-cell office:string-value="78534" office:value-type="string">
            <text:p>78534</text:p>
          </table:table-cell>
          <table:table-cell office:string-value="WOODARDVILLE                            " office:value-type="string">
            <text:p>WOODARDVILLE <text:s text:c="27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3T17:00:46</meta:creation-date>
    <meta:editing-cycles>1</meta:editing-cycles>
    <dc:language>en</dc:language>
    <dc:creator>ZETHOU-WWEXT01P$</dc:creator>
    <dc:date>2026-08-13T17:00:46</dc:date>
    <meta:editing-duration>PT0.048S</meta:editing-duration>
  </office:meta>
</office:document-meta>
</file>