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13 2026  7:30AM" office:value-type="string">
            <text:p>Aug 13 2026 <text:s text:c="1"/>7:30AM</text:p>
          </table:table-cell>
          <table:table-cell office:string-value="Aug 13 2026  7:28AM" office:value-type="string">
            <text:p>Aug 13 2026 <text:s text:c="1"/>7:28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59" office:value-type="string">
            <text:p>119959</text:p>
          </table:table-cell>
          <table:table-cell office:string-value="CRITICAL NOTICE - SAME DAY - UNDERAGE ALERT - PHOENIX AREA" office:value-type="string">
            <text:p>CRITICAL NOTICE - SAME DAY - UNDERAGE ALERT - PHOENIX AREA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8:10:11</meta:creation-date>
    <meta:editing-cycles>1</meta:editing-cycles>
    <dc:language>en</dc:language>
    <dc:creator>ZETHOU-WWEXT03P$</dc:creator>
    <dc:date>2026-08-13T18:10:11</dc:date>
    <meta:editing-duration>PT0.007S</meta:editing-duration>
  </office:meta>
</office:document-meta>
</file>