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3:05PM" office:value-type="string">
            <text:p>Aug 13 2026 <text:s text:c="1"/>3:05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66" office:value-type="string">
            <text:p>119966</text:p>
          </table:table-cell>
          <table:table-cell office:string-value="TEXAS GAS TRANSMISSION" office:value-type="string">
            <text:p>TEXAS GAS TRANSMISSION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2 2026  6:33PM" office:value-type="string">
            <text:p>Aug 12 2026 <text:s text:c="1"/>6:33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33" office:value-type="string">
            <text:p>119933</text:p>
          </table:table-cell>
          <table:table-cell office:string-value="TEXAS GAS TRANSMISSION" office:value-type="string">
            <text:p>TEXAS GAS TRANSMISS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7:00:46</meta:creation-date>
    <meta:editing-cycles>1</meta:editing-cycles>
    <dc:language>en</dc:language>
    <dc:creator>ZETHOU-WWEXT04P$</dc:creator>
    <dc:date>2026-08-13T17:00:46</dc:date>
    <meta:editing-duration>PT0.010S</meta:editing-duration>
  </office:meta>
</office:document-meta>
</file>