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3:05PM" office:value-type="string">
            <text:p>Aug 13 2026 <text:s text:c="1"/>3:05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68" office:value-type="string">
            <text:p>119968</text:p>
          </table:table-cell>
          <table:table-cell office:string-value="Lonestar Lateral" office:value-type="string">
            <text:p>Lonestar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3:05PM" office:value-type="string">
            <text:p>Aug 13 2026 <text:s text:c="1"/>3:05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67" office:value-type="string">
            <text:p>119967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1:39PM" office:value-type="string">
            <text:p>Aug 13 2026 <text:s text:c="1"/>1:39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65" office:value-type="string">
            <text:p>119965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1:39PM" office:value-type="string">
            <text:p>Aug 13 2026 <text:s text:c="1"/>1:39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64" office:value-type="string">
            <text:p>119964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1:39PM" office:value-type="string">
            <text:p>Aug 13 2026 <text:s text:c="1"/>1:39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63" office:value-type="string">
            <text:p>119963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10:35AM" office:value-type="string">
            <text:p>Aug 13 2026 10:35A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61" office:value-type="string">
            <text:p>119961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2 2026  6:38PM" office:value-type="string">
            <text:p>Aug 12 2026 <text:s text:c="1"/>6:38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37" office:value-type="string">
            <text:p>119937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2 2026  6:38PM" office:value-type="string">
            <text:p>Aug 12 2026 <text:s text:c="1"/>6:38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35" office:value-type="string">
            <text:p>119935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2 2026  6:38PM" office:value-type="string">
            <text:p>Aug 12 2026 <text:s text:c="1"/>6:38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36" office:value-type="string">
            <text:p>119936</text:p>
          </table:table-cell>
          <table:table-cell office:string-value="Lonestar Lateral" office:value-type="string">
            <text:p>Lonestar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2 2026  6:38PM" office:value-type="string">
            <text:p>Aug 12 2026 <text:s text:c="1"/>6:38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34" office:value-type="string">
            <text:p>119934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2 2026  1:58PM" office:value-type="string">
            <text:p>Aug 12 2026 <text:s text:c="1"/>1:58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19" office:value-type="string">
            <text:p>119919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2 2026  1:58PM" office:value-type="string">
            <text:p>Aug 12 2026 <text:s text:c="1"/>1:58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17" office:value-type="string">
            <text:p>119917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2 2026  1:58PM" office:value-type="string">
            <text:p>Aug 12 2026 <text:s text:c="1"/>1:58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18" office:value-type="string">
            <text:p>119918</text:p>
          </table:table-cell>
          <table:table-cell office:string-value="Lonestar Lateral" office:value-type="string">
            <text:p>Lonestar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2 2026  1:58PM" office:value-type="string">
            <text:p>Aug 12 2026 <text:s text:c="1"/>1:58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16" office:value-type="string">
            <text:p>119916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Jul 29 2026  8:59AM" office:value-type="string">
            <text:p>Jul 29 2026 <text:s text:c="1"/>8:59AM</text:p>
          </table:table-cell>
          <table:table-cell office:string-value="Jul 29 2026  8:59AM" office:value-type="string">
            <text:p>Jul 29 2026 <text:s text:c="1"/>8:59AM</text:p>
          </table:table-cell>
          <table:table-cell office:string-value="Aug 21 2026 12:00PM" office:value-type="string">
            <text:p>Aug 21 2026 12:00PM</text:p>
          </table:table-cell>
          <table:table-cell office:string-value="119613" office:value-type="string">
            <text:p>119613</text:p>
          </table:table-cell>
          <table:table-cell office:string-value="TW SJ-EOT Open Season" office:value-type="string">
            <text:p>TW SJ-EOT Open Seas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3T17:00:45</meta:creation-date>
    <meta:editing-cycles>1</meta:editing-cycles>
    <dc:language>en</dc:language>
    <dc:creator>ZETHOU-WWEXT01P$</dc:creator>
    <dc:date>2026-08-13T17:00:45</dc:date>
    <meta:editing-duration>PT0.014S</meta:editing-duration>
  </office:meta>
</office:document-meta>
</file>